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Pictures/100002010000012C0000009B4F8CB60AEEAC79E4.png" manifest:media-type="image/png"/>
  <manifest:file-entry manifest:full-path="Pictures/100002010000012C0000006FBCC3D1B10EF800DC.png" manifest:media-type="image/png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erif1" svg:font-family="'Liberation Serif'" style:font-family-generic="roman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1" style:family="table">
      <style:table-properties style:width="19.001cm" table:align="margins"/>
    </style:style>
    <style:style style:name="Tabela1.A" style:family="table-column">
      <style:table-column-properties style:column-width="5.701cm" style:rel-column-width="19662*"/>
    </style:style>
    <style:style style:name="Tabela1.B" style:family="table-column">
      <style:table-column-properties style:column-width="1.106cm" style:rel-column-width="3814*"/>
    </style:style>
    <style:style style:name="Tabela1.C" style:family="table-column">
      <style:table-column-properties style:column-width="2.381cm" style:rel-column-width="8213*"/>
    </style:style>
    <style:style style:name="Tabela1.D" style:family="table-column">
      <style:table-column-properties style:column-width="9.813cm" style:rel-column-width="33846*"/>
    </style:style>
    <style:style style:name="Tabela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1.D1" style:family="table-cell">
      <style:table-cell-properties fo:padding="0.097cm" fo:border="0.05pt solid #000000"/>
    </style:style>
    <style:style style:name="Tabela1.A2" style:family="table-cell">
      <style:table-cell-properties fo:padding="0.097cm" fo:border-left="0.05pt solid #000000" fo:border-right="none" fo:border-top="none" fo:border-bottom="0.05pt solid #000000"/>
    </style:style>
    <style:style style:name="Tabela1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2" style:family="table">
      <style:table-properties style:width="19.001cm" table:align="margins"/>
    </style:style>
    <style:style style:name="Tabela2.A" style:family="table-column">
      <style:table-column-properties style:column-width="5.701cm" style:rel-column-width="3232*"/>
    </style:style>
    <style:style style:name="Tabela2.B" style:family="table-column">
      <style:table-column-properties style:column-width="1.106cm" style:rel-column-width="627*"/>
    </style:style>
    <style:style style:name="Tabela2.C" style:family="table-column">
      <style:table-column-properties style:column-width="2.598cm" style:rel-column-width="1473*"/>
    </style:style>
    <style:style style:name="Tabela2.D" style:family="table-column">
      <style:table-column-properties style:column-width="9.596cm" style:rel-column-width="5440*"/>
    </style:style>
    <style:style style:name="Tabela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2.D1" style:family="table-cell">
      <style:table-cell-properties fo:padding="0.097cm" fo:border="0.05pt solid #000000"/>
    </style:style>
    <style:style style:name="Tabela2.A2" style:family="table-cell">
      <style:table-cell-properties fo:padding="0.097cm" fo:border-left="0.05pt solid #000000" fo:border-right="none" fo:border-top="none" fo:border-bottom="0.05pt solid #000000"/>
    </style:style>
    <style:style style:name="Tabela2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3" style:family="table">
      <style:table-properties style:width="19.001cm" table:align="margins"/>
    </style:style>
    <style:style style:name="Tabela3.A" style:family="table-column">
      <style:table-column-properties style:column-width="5.701cm" style:rel-column-width="3232*"/>
    </style:style>
    <style:style style:name="Tabela3.B" style:family="table-column">
      <style:table-column-properties style:column-width="1.106cm" style:rel-column-width="627*"/>
    </style:style>
    <style:style style:name="Tabela3.C" style:family="table-column">
      <style:table-column-properties style:column-width="2.983cm" style:rel-column-width="1691*"/>
    </style:style>
    <style:style style:name="Tabela3.D" style:family="table-column">
      <style:table-column-properties style:column-width="9.211cm" style:rel-column-width="5222*"/>
    </style:style>
    <style:style style:name="Tabela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3.D1" style:family="table-cell">
      <style:table-cell-properties fo:padding="0.097cm" fo:border="0.05pt solid #000000"/>
    </style:style>
    <style:style style:name="Tabela3.A2" style:family="table-cell">
      <style:table-cell-properties fo:padding="0.097cm" fo:border-left="0.05pt solid #000000" fo:border-right="none" fo:border-top="none" fo:border-bottom="0.05pt solid #000000"/>
    </style:style>
    <style:style style:name="Tabela3.D2" style:family="table-cell">
      <style:table-cell-properties fo:padding="0.097cm" fo:border-left="0.05pt solid #000000" fo:border-right="0.05pt solid #000000" fo:border-top="none" fo:border-bottom="0.05pt solid #000000"/>
    </style:style>
    <style:style style:name="Tabela4" style:family="table">
      <style:table-properties style:width="15.61cm" table:align="left"/>
    </style:style>
    <style:style style:name="Tabela4.A" style:family="table-column">
      <style:table-column-properties style:column-width="13.494cm"/>
    </style:style>
    <style:style style:name="Tabela4.B" style:family="table-column">
      <style:table-column-properties style:column-width="2.117cm"/>
    </style:style>
    <style:style style:name="Tabela4.A1" style:family="table-cell">
      <style:table-cell-properties fo:padding="0.097cm" fo:border-left="0.05pt solid #000000" fo:border-right="none" fo:border-top="0.05pt solid #000000" fo:border-bottom="0.05pt solid #000000"/>
    </style:style>
    <style:style style:name="Tabela4.B1" style:family="table-cell">
      <style:table-cell-properties fo:padding="0.097cm" fo:border="0.05pt solid #000000"/>
    </style:style>
    <style:style style:name="Tabela4.A2" style:family="table-cell">
      <style:table-cell-properties fo:padding="0.097cm" fo:border-left="0.05pt solid #000000" fo:border-right="none" fo:border-top="none" fo:border-bottom="0.05pt solid #000000"/>
    </style:style>
    <style:style style:name="Tabela4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>
      <style:text-properties fo:font-size="11pt" officeooo:paragraph-rsid="0005f947" style:font-size-asian="11pt" style:font-size-complex="11pt"/>
    </style:style>
    <style:style style:name="P2" style:family="paragraph" style:parent-style-name="Standard">
      <style:text-properties fo:font-size="11pt" officeooo:paragraph-rsid="0005f947" style:font-size-asian="11pt"/>
    </style:style>
    <style:style style:name="P3" style:family="paragraph" style:parent-style-name="Standard">
      <style:text-properties fo:font-size="11pt" officeooo:paragraph-rsid="0009afa1" style:font-size-asian="11pt"/>
    </style:style>
    <style:style style:name="P4" style:family="paragraph" style:parent-style-name="Standard">
      <style:text-properties fo:font-size="11pt" officeooo:paragraph-rsid="000cfbca" style:font-size-asian="11pt"/>
    </style:style>
    <style:style style:name="P5" style:family="paragraph" style:parent-style-name="Standard">
      <style:text-properties fo:font-size="11pt" officeooo:paragraph-rsid="000e4c51" style:font-size-asian="11pt"/>
    </style:style>
    <style:style style:name="P6" style:family="paragraph" style:parent-style-name="Standard">
      <style:text-properties fo:font-size="11pt" fo:font-weight="bold" officeooo:paragraph-rsid="000c5c05" style:font-size-asian="11pt" style:font-weight-asian="bold"/>
    </style:style>
    <style:style style:name="P7" style:family="paragraph" style:parent-style-name="Standard">
      <style:text-properties fo:font-size="11pt" fo:font-weight="bold" officeooo:paragraph-rsid="000cfbca" style:font-size-asian="11pt" style:font-weight-asian="bold"/>
    </style:style>
    <style:style style:name="P8" style:family="paragraph" style:parent-style-name="Standard">
      <style:text-properties fo:font-size="11pt" fo:font-weight="bold" officeooo:paragraph-rsid="000e4c51" style:font-size-asian="11pt" style:font-weight-asian="bold"/>
    </style:style>
    <style:style style:name="P9" style:family="paragraph" style:parent-style-name="Standard">
      <style:text-properties style:text-line-through-style="none" style:text-line-through-type="none" fo:font-size="11pt" style:text-underline-style="none" officeooo:paragraph-rsid="0005f947" style:font-size-asian="11pt"/>
    </style:style>
    <style:style style:name="P10" style:family="paragraph" style:parent-style-name="Standard">
      <style:text-properties style:text-line-through-style="none" style:text-line-through-type="none" fo:font-size="11pt" style:text-underline-style="none" officeooo:paragraph-rsid="0007bb74" style:font-size-asian="11pt"/>
    </style:style>
    <style:style style:name="P11" style:family="paragraph" style:parent-style-name="Standard">
      <style:text-properties style:text-line-through-style="none" style:text-line-through-type="none" fo:font-size="11pt" style:text-underline-style="none" officeooo:paragraph-rsid="0009afa1" style:font-size-asian="11pt"/>
    </style:style>
    <style:style style:name="P12" style:family="paragraph" style:parent-style-name="Standard">
      <style:text-properties style:text-line-through-style="none" style:text-line-through-type="none" fo:font-size="11pt" style:text-underline-style="none" officeooo:paragraph-rsid="000a8a05" style:font-size-asian="11pt"/>
    </style:style>
    <style:style style:name="P13" style:family="paragraph" style:parent-style-name="Table_20_Contents">
      <style:text-properties fo:font-weight="bold" style:font-weight-asian="bold" style:font-weight-complex="bold"/>
    </style:style>
    <style:style style:name="P14" style:family="paragraph" style:parent-style-name="Table_20_Contents">
      <style:text-properties fo:font-weight="bold" officeooo:rsid="000f742c" officeooo:paragraph-rsid="00048515" style:font-weight-asian="bold" style:font-weight-complex="bold"/>
    </style:style>
    <style:style style:name="P15" style:family="paragraph" style:parent-style-name="Table_20_Contents">
      <style:text-properties fo:font-weight="bold" officeooo:rsid="000f742c" officeooo:paragraph-rsid="0005f947" style:font-weight-asian="bold" style:font-weight-complex="bold"/>
    </style:style>
    <style:style style:name="P16" style:family="paragraph" style:parent-style-name="Table_20_Contents">
      <style:text-properties fo:font-weight="bold" officeooo:rsid="000f742c" officeooo:paragraph-rsid="00090d36" style:font-weight-asian="bold" style:font-weight-complex="bold"/>
    </style:style>
    <style:style style:name="P17" style:family="paragraph" style:parent-style-name="Table_20_Contents">
      <style:text-properties fo:font-weight="bold" officeooo:rsid="000f742c" officeooo:paragraph-rsid="0009afa1" style:font-weight-asian="bold" style:font-weight-complex="bold"/>
    </style:style>
    <style:style style:name="P18" style:family="paragraph" style:parent-style-name="Table_20_Contents">
      <style:text-properties fo:font-weight="bold" officeooo:rsid="000f742c" officeooo:paragraph-rsid="000a8a05" style:font-weight-asian="bold" style:font-weight-complex="bold"/>
    </style:style>
    <style:style style:name="P19" style:family="paragraph" style:parent-style-name="Table_20_Contents">
      <style:text-properties fo:font-weight="bold" officeooo:rsid="00048515" officeooo:paragraph-rsid="00048515" style:font-weight-asian="bold" style:font-weight-complex="bold"/>
    </style:style>
    <style:style style:name="P20" style:family="paragraph" style:parent-style-name="Table_20_Contents">
      <style:text-properties fo:font-weight="bold" officeooo:rsid="00048515" officeooo:paragraph-rsid="0005f947" style:font-weight-asian="bold" style:font-weight-complex="bold"/>
    </style:style>
    <style:style style:name="P21" style:family="paragraph" style:parent-style-name="Table_20_Contents">
      <style:text-properties fo:font-weight="bold" officeooo:rsid="00048515" officeooo:paragraph-rsid="000e4c51" style:font-weight-asian="bold" style:font-weight-complex="bold"/>
    </style:style>
    <style:style style:name="P22" style:family="paragraph" style:parent-style-name="Table_20_Contents">
      <style:text-properties fo:font-weight="bold" officeooo:paragraph-rsid="0005f947" style:font-weight-asian="bold" style:font-weight-complex="bold"/>
    </style:style>
    <style:style style:name="P23" style:family="paragraph" style:parent-style-name="Table_20_Contents">
      <style:text-properties fo:font-weight="bold" officeooo:rsid="0005f947" officeooo:paragraph-rsid="0005f947" style:font-weight-asian="bold" style:font-weight-complex="bold"/>
    </style:style>
    <style:style style:name="P24" style:family="paragraph" style:parent-style-name="Table_20_Contents">
      <style:text-properties fo:font-weight="bold" officeooo:rsid="0009afa1" officeooo:paragraph-rsid="0009afa1" style:font-weight-asian="bold" style:font-weight-complex="bold"/>
    </style:style>
    <style:style style:name="P25" style:family="paragraph" style:parent-style-name="Table_20_Contents">
      <style:text-properties fo:font-weight="bold" officeooo:rsid="000a8a05" officeooo:paragraph-rsid="000a8a05" style:font-weight-asian="bold" style:font-weight-complex="bold"/>
    </style:style>
    <style:style style:name="P26" style:family="paragraph" style:parent-style-name="Table_20_Contents">
      <style:text-properties fo:font-weight="bold" officeooo:rsid="000c5c05" officeooo:paragraph-rsid="000c5c05" style:font-weight-asian="bold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fo:font-size="11pt" fo:font-weight="bold" officeooo:rsid="00048515" officeooo:paragraph-rsid="00048515" style:font-size-asian="11pt" style:font-weight-asian="bold" style:font-size-complex="11pt" style:font-weight-complex="bold"/>
    </style:style>
    <style:style style:name="P28" style:family="paragraph" style:parent-style-name="Table_20_Contents">
      <style:text-properties officeooo:paragraph-rsid="0005f947"/>
    </style:style>
    <style:style style:name="P29" style:family="paragraph" style:parent-style-name="Table_20_Contents">
      <style:text-properties officeooo:rsid="000c5c05" officeooo:paragraph-rsid="000c5c05"/>
    </style:style>
    <style:style style:name="P30" style:family="paragraph" style:parent-style-name="Standard">
      <style:text-properties officeooo:paragraph-rsid="00112113"/>
    </style:style>
    <style:style style:name="P31" style:family="paragraph" style:parent-style-name="Standard">
      <style:text-properties fo:font-weight="bold" officeooo:rsid="00112113" officeooo:paragraph-rsid="00112113" style:font-weight-asian="bold" style:font-weight-complex="bold"/>
    </style:style>
    <style:style style:name="P32" style:family="paragraph" style:parent-style-name="Standard">
      <style:text-properties fo:font-weight="bold" officeooo:rsid="00132d76" officeooo:paragraph-rsid="00132d76" style:font-weight-asian="bold" style:font-weight-complex="bold"/>
    </style:style>
    <style:style style:name="P33" style:family="paragraph" style:parent-style-name="Standard">
      <style:text-properties fo:font-weight="bold" officeooo:rsid="001b5841" officeooo:paragraph-rsid="001b5841" style:font-weight-asian="bold" style:font-weight-complex="bold"/>
    </style:style>
    <style:style style:name="P34" style:family="paragraph" style:parent-style-name="Standard">
      <style:text-properties fo:font-weight="normal" officeooo:rsid="001c964a" officeooo:paragraph-rsid="001c964a" style:font-weight-asian="normal" style:font-weight-complex="normal"/>
    </style:style>
    <style:style style:name="P35" style:family="paragraph" style:parent-style-name="Standard">
      <style:text-properties fo:font-weight="normal" officeooo:rsid="001ed774" officeooo:paragraph-rsid="001ed774" style:font-weight-asian="normal" style:font-weight-complex="normal"/>
    </style:style>
    <style:style style:name="P36" style:family="paragraph" style:parent-style-name="Standard">
      <style:text-properties officeooo:paragraph-rsid="00132d76"/>
    </style:style>
    <style:style style:name="P37" style:family="paragraph" style:parent-style-name="Table_20_Contents">
      <style:text-properties fo:font-weight="bold" style:font-weight-asian="bold" style:font-weight-complex="bold"/>
    </style:style>
    <style:style style:name="P38" style:family="paragraph" style:parent-style-name="Table_20_Contents">
      <style:text-properties fo:font-weight="bold" officeooo:rsid="00124aab" officeooo:paragraph-rsid="00048515" style:font-weight-asian="bold" style:font-weight-complex="bold"/>
    </style:style>
    <style:style style:name="P39" style:family="paragraph" style:parent-style-name="Table_20_Contents">
      <style:text-properties fo:font-weight="bold" officeooo:rsid="00124aab" officeooo:paragraph-rsid="0009afa1" style:font-weight-asian="bold" style:font-weight-complex="bold"/>
    </style:style>
    <style:style style:name="P40" style:family="paragraph" style:parent-style-name="Table_20_Contents">
      <style:text-properties fo:font-weight="bold" officeooo:rsid="00124aab" officeooo:paragraph-rsid="000a8a05" style:font-weight-asian="bold" style:font-weight-complex="bold"/>
    </style:style>
    <style:style style:name="P41" style:family="paragraph" style:parent-style-name="Table_20_Contents">
      <style:text-properties fo:font-weight="bold" officeooo:rsid="00112113" officeooo:paragraph-rsid="00112113" style:font-weight-asian="bold" style:font-weight-complex="bold"/>
    </style:style>
    <style:style style:name="P42" style:family="paragraph" style:parent-style-name="Table_20_Contents">
      <style:text-properties fo:font-weight="bold" officeooo:rsid="0012bfea" officeooo:paragraph-rsid="0012bfea" style:font-weight-asian="bold" style:font-weight-complex="bold"/>
    </style:style>
    <style:style style:name="P43" style:family="paragraph" style:parent-style-name="Table_20_Contents">
      <style:text-properties fo:font-weight="bold" officeooo:rsid="00132d76" officeooo:paragraph-rsid="00132d76" style:font-weight-asian="bold" style:font-weight-complex="bold"/>
    </style:style>
    <style:style style:name="P44" style:family="paragraph" style:parent-style-name="Table_20_Contents">
      <style:text-properties fo:font-weight="bold" officeooo:rsid="00132d76" officeooo:paragraph-rsid="0014c3b1" style:font-weight-asian="bold" style:font-weight-complex="bold"/>
    </style:style>
    <style:style style:name="P45" style:family="paragraph" style:parent-style-name="Table_20_Contents">
      <style:text-properties fo:font-weight="bold" officeooo:rsid="0014c3b1" officeooo:paragraph-rsid="0014c3b1" style:font-weight-asian="bold" style:font-weight-complex="bold"/>
    </style:style>
    <style:style style:name="P46" style:family="paragraph" style:parent-style-name="Table_20_Contents">
      <style:text-properties fo:font-weight="bold" officeooo:rsid="0017011d" officeooo:paragraph-rsid="0017011d" style:font-weight-asian="bold" style:font-weight-complex="bold"/>
    </style:style>
    <style:style style:name="P47" style:family="paragraph" style:parent-style-name="Table_20_Contents">
      <style:text-properties fo:font-weight="bold" officeooo:rsid="0018bc9b" officeooo:paragraph-rsid="0018bc9b" style:font-weight-asian="bold" style:font-weight-complex="bold"/>
    </style:style>
    <style:style style:name="P48" style:family="paragraph" style:parent-style-name="Table_20_Contents">
      <style:text-properties fo:font-weight="bold" officeooo:rsid="001b5841" officeooo:paragraph-rsid="001b5841" style:font-weight-asian="bold" style:font-weight-complex="bold"/>
    </style:style>
    <style:style style:name="P49" style:family="paragraph" style:parent-style-name="Table_20_Contents">
      <style:paragraph-properties fo:text-align="center" style:justify-single-word="false"/>
      <style:text-properties fo:font-weight="bold" officeooo:rsid="001b5841" officeooo:paragraph-rsid="001b5841" style:font-weight-asian="bold" style:font-weight-complex="bold"/>
    </style:style>
    <style:style style:name="P50" style:family="paragraph" style:parent-style-name="Table_20_Contents">
      <style:paragraph-properties fo:text-align="center" style:justify-single-word="false"/>
      <style:text-properties fo:font-size="11pt" fo:font-weight="bold" officeooo:rsid="00048515" officeooo:paragraph-rsid="00048515" style:font-size-asian="11pt" style:font-weight-asian="bold" style:font-size-complex="11pt" style:font-weight-complex="bold"/>
    </style:style>
    <style:style style:name="P51" style:family="paragraph" style:parent-style-name="Table_20_Contents">
      <style:text-properties fo:font-size="11pt" fo:font-weight="bold" officeooo:rsid="0012bfea" officeooo:paragraph-rsid="0012bfea" style:font-size-asian="11pt" style:font-weight-asian="bold" style:font-size-complex="11pt" style:font-weight-complex="bold"/>
    </style:style>
    <style:style style:name="P52" style:family="paragraph" style:parent-style-name="Table_20_Contents">
      <style:text-properties fo:font-size="11pt" fo:font-weight="bold" officeooo:rsid="0017011d" officeooo:paragraph-rsid="0017011d" style:font-size-asian="11pt" style:font-weight-asian="bold" style:font-size-complex="11pt" style:font-weight-complex="bold"/>
    </style:style>
    <style:style style:name="P53" style:family="paragraph" style:parent-style-name="Table_20_Contents">
      <style:text-properties fo:font-size="11pt" style:font-size-asian="11pt" style:font-size-complex="11pt"/>
    </style:style>
    <style:style style:name="P54" style:family="paragraph" style:parent-style-name="Table_20_Contents">
      <style:text-properties fo:font-size="11pt" officeooo:paragraph-rsid="0012bfea" style:font-size-asian="11pt" style:font-size-complex="11pt"/>
    </style:style>
    <style:style style:name="P55" style:family="paragraph" style:parent-style-name="Table_20_Contents">
      <style:text-properties fo:font-size="11pt" officeooo:paragraph-rsid="0012ce0c" style:font-size-asian="11pt" style:font-size-complex="11pt"/>
    </style:style>
    <style:style style:name="P56" style:family="paragraph" style:parent-style-name="Table_20_Contents">
      <style:text-properties officeooo:paragraph-rsid="0012ce0c"/>
    </style:style>
    <style:style style:name="P57" style:family="paragraph" style:parent-style-name="Table_20_Contents">
      <style:text-properties officeooo:paragraph-rsid="0012bfea"/>
    </style:style>
    <style:style style:name="P58" style:family="paragraph" style:parent-style-name="Table_20_Contents">
      <style:text-properties officeooo:rsid="00132d76" officeooo:paragraph-rsid="00132d76"/>
    </style:style>
    <style:style style:name="P59" style:family="paragraph" style:parent-style-name="Table_20_Contents">
      <style:text-properties officeooo:rsid="00132d76" officeooo:paragraph-rsid="0014c3b1"/>
    </style:style>
    <style:style style:name="P60" style:family="paragraph" style:parent-style-name="Table_20_Contents">
      <style:text-properties fo:font-weight="normal" officeooo:rsid="00048515" officeooo:paragraph-rsid="00132d76" style:font-weight-asian="normal" style:font-weight-complex="normal"/>
    </style:style>
    <style:style style:name="P61" style:family="paragraph" style:parent-style-name="Table_20_Contents">
      <style:text-properties fo:font-weight="normal" officeooo:rsid="00048515" officeooo:paragraph-rsid="0014c3b1" style:font-weight-asian="normal" style:font-weight-complex="normal"/>
    </style:style>
    <style:style style:name="P62" style:family="paragraph" style:parent-style-name="Table_20_Contents">
      <style:text-properties officeooo:paragraph-rsid="0015f602"/>
    </style:style>
    <style:style style:name="P63" style:family="paragraph" style:parent-style-name="Table_20_Contents">
      <style:text-properties officeooo:rsid="001b5841" officeooo:paragraph-rsid="001b5841"/>
    </style:style>
    <style:style style:name="P64" style:family="paragraph" style:parent-style-name="Table_20_Contents">
      <style:paragraph-properties fo:line-height="100%"/>
    </style:style>
    <style:style style:name="P65" style:family="paragraph" style:parent-style-name="Text_20_body">
      <style:text-properties fo:font-weight="bold" officeooo:rsid="00112113" officeooo:paragraph-rsid="00112113" style:font-weight-asian="bold" style:font-weight-complex="bold"/>
    </style:style>
    <style:style style:name="P66" style:family="paragraph" style:parent-style-name="Text_20_body">
      <style:text-properties fo:font-weight="bold" officeooo:rsid="0018bc9b" officeooo:paragraph-rsid="0018bc9b" style:font-weight-asian="bold" style:font-weight-complex="bold"/>
    </style:style>
    <style:style style:name="P67" style:family="paragraph" style:parent-style-name="Text_20_body">
      <style:paragraph-properties fo:line-height="100%"/>
      <style:text-properties fo:font-size="11pt" style:font-size-asian="11pt" style:font-size-complex="11pt"/>
    </style:style>
    <style:style style:name="P68" style:family="paragraph" style:parent-style-name="Text_20_body">
      <style:paragraph-properties fo:line-height="100%"/>
      <style:text-properties fo:font-size="11pt" officeooo:paragraph-rsid="00112113" style:font-size-asian="11pt" style:font-size-complex="11pt"/>
    </style:style>
    <style:style style:name="P69" style:family="paragraph" style:parent-style-name="Text_20_body">
      <style:paragraph-properties fo:line-height="100%"/>
      <style:text-properties fo:font-size="11pt" officeooo:paragraph-rsid="0012bfea" style:font-size-asian="11pt" style:font-size-complex="11pt"/>
    </style:style>
    <style:style style:name="P70" style:family="paragraph" style:parent-style-name="Text_20_body">
      <style:paragraph-properties fo:line-height="100%"/>
      <style:text-properties fo:font-size="11pt" fo:font-weight="bold" style:font-size-asian="11pt" style:font-weight-asian="bold" style:font-size-complex="11pt" style:font-weight-complex="bold"/>
    </style:style>
    <style:style style:name="P71" style:family="paragraph" style:parent-style-name="Text_20_body">
      <style:paragraph-properties fo:line-height="100%"/>
      <style:text-properties fo:font-size="11pt" fo:font-weight="bold" officeooo:paragraph-rsid="0012bfea" style:font-size-asian="11pt" style:font-weight-asian="bold" style:font-size-complex="11pt" style:font-weight-complex="bold"/>
    </style:style>
    <style:style style:name="P72" style:family="paragraph" style:parent-style-name="Text_20_body">
      <style:paragraph-properties fo:line-height="100%"/>
      <style:text-properties fo:font-size="11pt" fo:font-weight="normal" officeooo:paragraph-rsid="0012bfea" style:font-size-asian="11pt" style:font-weight-asian="normal" style:font-size-complex="11pt" style:font-weight-complex="normal"/>
    </style:style>
    <style:style style:name="P73" style:family="paragraph" style:parent-style-name="Text_20_body">
      <style:paragraph-properties fo:line-height="100%"/>
    </style:style>
    <style:style style:name="P74" style:family="paragraph" style:parent-style-name="Text_20_body">
      <style:text-properties officeooo:paragraph-rsid="0019fcdb"/>
    </style:style>
    <style:style style:name="P75" style:family="paragraph" style:parent-style-name="Text_20_body">
      <style:text-properties officeooo:paragraph-rsid="001b5841"/>
    </style:style>
    <style:style style:name="P76" style:family="paragraph" style:parent-style-name="Text_20_body">
      <style:text-properties officeooo:paragraph-rsid="001d8925"/>
    </style:style>
    <style:style style:name="P77" style:family="paragraph" style:parent-style-name="Text_20_body">
      <style:text-properties officeooo:rsid="0022895c" officeooo:paragraph-rsid="0022895c"/>
    </style:style>
    <style:style style:name="T1" style:family="text">
      <style:text-properties officeooo:rsid="0005f947"/>
    </style:style>
    <style:style style:name="T2" style:family="text">
      <style:text-properties style:font-name="Liberation Serif1" officeooo:rsid="0005f947"/>
    </style:style>
    <style:style style:name="T3" style:family="text">
      <style:text-properties style:font-name="Liberation Serif1" fo:font-weight="bold" officeooo:rsid="0005f947" style:font-weight-asian="bold" style:font-weight-complex="bold"/>
    </style:style>
    <style:style style:name="T4" style:family="text">
      <style:text-properties style:font-name="Liberation Serif"/>
    </style:style>
    <style:style style:name="T5" style:family="text">
      <style:text-properties style:font-name="Liberation Serif" officeooo:rsid="0005f947"/>
    </style:style>
    <style:style style:name="T6" style:family="text">
      <style:text-properties style:font-name="Liberation Serif" fo:font-weight="bold" officeooo:rsid="0005f947" style:font-weight-asian="bold" style:font-weight-complex="bold"/>
    </style:style>
    <style:style style:name="T7" style:family="text">
      <style:text-properties officeooo:rsid="000f742c"/>
    </style:style>
    <style:style style:name="T8" style:family="text">
      <style:text-properties fo:font-weight="bold" officeooo:rsid="0005f947" style:font-weight-asian="bold" style:font-weight-complex="bold"/>
    </style:style>
    <style:style style:name="T9" style:family="text">
      <style:text-properties fo:font-weight="bold" officeooo:rsid="00048515" style:font-weight-asian="bold" style:font-weight-complex="bold"/>
    </style:style>
    <style:style style:name="T10" style:family="text">
      <style:text-properties fo:font-weight="bold" officeooo:rsid="0017011d" style:font-weight-asian="bold" style:font-weight-complex="bold"/>
    </style:style>
    <style:style style:name="T11" style:family="text">
      <style:text-properties fo:font-weight="bold" officeooo:rsid="00132d76" style:font-weight-asian="bold" style:font-weight-complex="bold"/>
    </style:style>
    <style:style style:name="T12" style:family="text">
      <style:text-properties officeooo:rsid="00090d36"/>
    </style:style>
    <style:style style:name="T13" style:family="text">
      <style:text-properties officeooo:rsid="0009afa1"/>
    </style:style>
    <style:style style:name="T14" style:family="text">
      <style:text-properties officeooo:rsid="000a8a05"/>
    </style:style>
    <style:style style:name="T15" style:family="text">
      <style:text-properties officeooo:rsid="00112113"/>
    </style:style>
    <style:style style:name="T16" style:family="text">
      <style:text-properties style:font-name="Liberation Serif1"/>
    </style:style>
    <style:style style:name="T17" style:family="text">
      <style:text-properties style:font-name="Liberation Serif1" officeooo:rsid="00112113"/>
    </style:style>
    <style:style style:name="T18" style:family="text">
      <style:text-properties style:font-name="Liberation Serif1" fo:font-weight="normal" style:font-weight-asian="normal" style:font-weight-complex="normal"/>
    </style:style>
    <style:style style:name="T19" style:family="text">
      <style:text-properties fo:font-weight="normal" style:font-weight-asian="normal" style:font-weight-complex="normal"/>
    </style:style>
    <style:style style:name="T20" style:family="text">
      <style:text-properties officeooo:rsid="0012bfea"/>
    </style:style>
    <style:style style:name="T21" style:family="text">
      <style:text-properties fo:font-size="11pt" style:font-size-asian="11pt" style:font-size-complex="11pt"/>
    </style:style>
    <style:style style:name="T22" style:family="text">
      <style:text-properties fo:font-size="11pt" officeooo:rsid="0012ce0c" style:font-size-asian="11pt" style:font-size-complex="11pt"/>
    </style:style>
    <style:style style:name="T23" style:family="text">
      <style:text-properties fo:font-size="13pt" fo:font-weight="normal" style:font-size-asian="13pt" style:font-weight-asian="normal" style:font-size-complex="13pt" style:font-weight-complex="normal"/>
    </style:style>
    <style:style style:name="T24" style:family="text">
      <style:text-properties fo:font-size="13pt" fo:font-weight="normal" officeooo:rsid="00048515" style:font-size-asian="13pt" style:font-weight-asian="normal" style:font-size-complex="13pt" style:font-weight-complex="normal"/>
    </style:style>
    <style:style style:name="T25" style:family="text">
      <style:text-properties officeooo:rsid="0014c3b1"/>
    </style:style>
    <style:style style:name="T26" style:family="text">
      <style:text-properties officeooo:rsid="0015f602"/>
    </style:style>
    <style:style style:name="T27" style:family="text">
      <style:text-properties officeooo:rsid="0017011d"/>
    </style:style>
    <style:style style:name="T28" style:family="text">
      <style:text-properties officeooo:rsid="0018bc9b"/>
    </style:style>
    <style:style style:name="T29" style:family="text">
      <style:text-properties officeooo:rsid="0019fcdb"/>
    </style:style>
    <style:style style:name="T30" style:family="text">
      <style:text-properties officeooo:rsid="001b5841"/>
    </style:style>
    <style:style style:name="T31" style:family="text">
      <style:text-properties officeooo:rsid="001d8925"/>
    </style:style>
    <style:style style:name="T32" style:family="text">
      <style:text-properties officeooo:rsid="0022895c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run-through="foreground" style:wrap="none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Heading_20_5" text:outline-level="5"><text:span text:style-name="T23">Kody i nomenklatura diet szpitalnych zgodna ze standardem organizacyjnym żywienia zbiorowego (rozporządzenie Ministra Zdrowia z dnia 12 grudnia 2025 roku) obowiązujące w </text:span><text:span text:style-name="T24">Samodzielnym Publicznym Zespole Zakładów Opieki Zdrowotnej im. Polskiego Czerwonego Krzyża w Nisku.</text:span></text:h>
      <text:p text:style-name="P77"><text:span text:style-name="T24">W </text:span><text:span text:style-name="T23">niżańskim szpitalu, w zależności od zaleceń lekarza, pacjenci dostają od 4 do 6 posiłków dziennie.</text:span></text:p>
      <text:p text:style-name="P65">1. KODY I NOMENKLATURA DIET DLA OSÓB DOROSŁYCH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leLine2701567242576">
          <table:table-cell table:style-name="Tabela1.A1" office:value-type="string">
            <text:p text:style-name="P27">NAZWA DIETY</text:p>
          </table:table-cell>
          <table:table-cell table:style-name="Tabela1.A1" office:value-type="string">
            <text:p text:style-name="P27">KOD</text:p>
          </table:table-cell>
          <table:table-cell table:style-name="Tabela1.A1" office:value-type="string">
            <text:p text:style-name="P27">ENERGIA </text:p>
            <text:p text:style-name="P27">(kcal)</text:p>
          </table:table-cell>
          <table:table-cell table:style-name="Tabela1.D1" office:value-type="string">
            <text:p text:style-name="P27">ZASTOSOWANIE</text:p>
          </table:table-cell>
        </table:table-row>
        <table:table-row table:style-name="TableLine2701567249104">
          <table:table-cell table:style-name="Tabela1.A2" office:value-type="string">
            <text:p text:style-name="P14">DIETA PODSTAWOWA</text:p>
          </table:table-cell>
          <table:table-cell table:style-name="Tabela1.A2" office:value-type="string">
            <text:p text:style-name="P38">D01</text:p>
          </table:table-cell>
          <table:table-cell table:style-name="Tabela1.A2" office:value-type="string">
            <text:p text:style-name="P19">2100 <text:span text:style-name="T2">±</text:span><text:span text:style-name="T5"> 15%</text:span></text:p>
          </table:table-cell>
          <table:table-cell table:style-name="Tabela1.D2" office:value-type="string">
            <text:p text:style-name="P1">dla osób przebywających w szpitalach, niewymagających specjalnych modyfikacji dietetycznych</text:p>
          </table:table-cell>
        </table:table-row>
        <table:table-row table:style-name="TableLine2701567718672">
          <table:table-cell table:style-name="Tabela1.A2" office:value-type="string">
            <text:p text:style-name="P22"><text:span text:style-name="T1">DIETA </text:span><text:span text:style-name="T7">ŁATWOSTRAWNA</text:span></text:p>
          </table:table-cell>
          <table:table-cell table:style-name="Tabela1.A2" office:value-type="string">
            <text:p text:style-name="P23">D02</text:p>
          </table:table-cell>
          <table:table-cell table:style-name="Tabela1.A2" office:value-type="string">
            <text:p text:style-name="P20"><text:span text:style-name="T4">2100 </text:span><text:span text:style-name="T2">±</text:span><text:span text:style-name="T5"> 15%</text:span></text:p>
          </table:table-cell>
          <table:table-cell table:style-name="Tabela1.D2" office:value-type="string">
            <text:p text:style-name="P9">1) po zabiegach chirurgicznych;</text:p>
            <text:p text:style-name="P9">2) w trakcie rekonwalescencji;</text:p>
            <text:p text:style-name="P9">3) w przewlekłym zapaleniu wątroby;</text:p>
            <text:p text:style-name="P9">4) w przewlekłym zapaleniu trzustki;</text:p>
            <text:p text:style-name="P9">5) w nadpobudliwości jelita grubego, biegunkach;</text:p>
            <text:p text:style-name="P9">6) w żywieniu osób w podeszłym wieku;</text:p>
            <text:p text:style-name="P9">7) w chorobach zapalnych żołądka;</text:p>
            <text:p text:style-name="P9">8) w refluksie żołądkowo-przełykowym;</text:p>
            <text:p text:style-name="P9">9) w chorobie wrzodowej żołądka i dwunastnicy;</text:p>
            <text:p text:style-name="P9">10) w dyspepsji czynnościowej żołądka;</text:p>
            <text:p text:style-name="P9">11) w przewlekłym nadkwaśnym nieżycie żołądka. </text:p>
          </table:table-cell>
        </table:table-row>
        <table:table-row table:style-name="TableLine2701567730096">
          <table:table-cell table:style-name="Tabela1.A2" office:value-type="string">
            <text:p text:style-name="P13"><text:span text:style-name="T1">DIETA Z OGRANICZENIEM ŁATWO PRZYSWAJALNYCH WĘGLOWODANÓW</text:span> </text:p>
          </table:table-cell>
          <table:table-cell table:style-name="Tabela1.A2" office:value-type="string">
            <text:p text:style-name="P23">D03</text:p>
          </table:table-cell>
          <table:table-cell table:style-name="Tabela1.A2" office:value-type="string">
            <text:p text:style-name="P28"><text:span text:style-name="T8">1800</text:span><text:span text:style-name="T9"> </text:span><text:span text:style-name="T3">±</text:span><text:span text:style-name="T6"> 15%</text:span></text:p>
          </table:table-cell>
          <table:table-cell table:style-name="Tabela1.D2" office:value-type="string">
            <text:p text:style-name="P9">1) z cukrzycą;</text:p>
            <text:p text:style-name="P9">2) z insulinoopornością;</text:p>
            <text:p text:style-name="P9">3) z zaburzoną tolerancją glukozy;</text:p>
            <text:p text:style-name="P9">4) z hipertriglicerydemią;</text:p>
            <text:p text:style-name="P9">5) z chorobami układu sercowo naczyniowego, w tym z miażdżycą;</text:p>
            <text:p text:style-name="P9">6) w hiperlipidemiach oraz z przewlekłymi zespołami wieńcowymi </text:p>
          </table:table-cell>
        </table:table-row>
        <table:table-row table:style-name="TableLine2701567715136">
          <table:table-cell table:style-name="Tabela1.A2" office:value-type="string">
            <text:p text:style-name="P15"><text:span text:style-name="T1">DIETA </text:span>WEGAŃSKA</text:p>
          </table:table-cell>
          <table:table-cell table:style-name="Tabela1.A2" office:value-type="string">
            <text:p text:style-name="P23">D04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2">dla osób przebywających w szpitalach, wykluczających z diety produkty pochodzenia zwierzęcego</text:p>
          </table:table-cell>
        </table:table-row>
        <table:table-row table:style-name="TableLine2701567728464">
          <table:table-cell table:style-name="Tabela1.A2" office:value-type="string">
            <text:p text:style-name="P15"><text:span text:style-name="T1">DIETA </text:span>Z OGRANICZENIEM TŁUSZCZU</text:p>
          </table:table-cell>
          <table:table-cell table:style-name="Tabela1.A2" office:value-type="string">
            <text:p text:style-name="P23">D05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10">1) z ostrym i przewlekłym zapaleniem wątroby;</text:p>
            <text:p text:style-name="P10">2) z marskością wątroby;</text:p>
            <text:p text:style-name="P10">3) z ostrym i przewlekłym zapaleniem trzustki;</text:p>
            <text:p text:style-name="P10">4) z przewlekłym zapaleniem pęcherzyka i dróg żółciowych;</text:p>
            <text:p text:style-name="P10">5) w kamicy żółciowej (pęcherzykowej i przewodowej);</text:p>
            <text:p text:style-name="P10">6) w okresie zaostrzenia wrzodziejącego zapalenia jelita grubego; 7) w okresie zaostrzenia choroby Leśniowskiego-Crohna. </text:p>
          </table:table-cell>
        </table:table-row>
        <table:table-row table:style-name="TableLine2701567721120">
          <table:table-cell table:style-name="Tabela1.A2" office:value-type="string">
            <text:p text:style-name="P16"><text:span text:style-name="T12">DIETA </text:span>BOGATORESZTKOWA </text:p>
          </table:table-cell>
          <table:table-cell table:style-name="Tabela1.A2" office:value-type="string">
            <text:p text:style-name="P39">D06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11">1) z zaparciami nawykowymi, w postaci atonicznej zaparć w zaburzeniach czynności jelit;</text:p>
            <text:p text:style-name="P11">2) z nadmierną pobudliwością jelita grubego</text:p>
          </table:table-cell>
        </table:table-row>
        <table:table-row table:style-name="TableLine2701567719488">
          <table:table-cell table:style-name="Tabela1.A2" office:value-type="string">
            <text:p text:style-name="P17"><text:span text:style-name="T13">DIETA </text:span>BOGATOBIAŁKOWA</text:p>
          </table:table-cell>
          <table:table-cell table:style-name="Tabela1.A2" office:value-type="string">
            <text:p text:style-name="P24">D07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3">1) w okresie rekonwalescencji np. po zabiegu chirurgicznym, po udarze mózgu;</text:p>
            <text:p text:style-name="P3">2) z silnymi/rozległymi oparzeniami;</text:p>
            <text:p text:style-name="P3">3) z odleżynami;</text:p>
            <text:p text:style-name="P3">4) z rozległymi zranieniami;</text:p>
            <text:p text:style-name="P3">5) w chorobach nowotworowych;</text:p>
            <text:p text:style-name="P3">6) z wyrównaną marskością wątroby;</text:p>
            <text:p text:style-name="P3">7) z przewlekłym aktywnym zapaleniem wątroby;</text:p>
            <text:p text:style-name="P3">8) z zespołem nerczycowym;</text:p>
            <text:p text:style-name="P3">9) leczonych za pomocą dializy;</text:p>
            <text:p text:style-name="P3">10) z przewlekłą niewydolnością krążenia – w zależności od stopnia niewydolności;</text:p>
            <text:p text:style-name="P3">11) z chorobą Cushinga;</text:p>
            <text:p text:style-name="P3">12) z nadczynnością tarczycy;</text:p>
            <text:p text:style-name="P3"><text:soft-page-break/>13) z niedoczynność tarczycy;</text:p>
            <text:p text:style-name="P3">14) z chorobami przebiegającymi z długotrwałą, wysoką gorączką.</text:p>
            <text:p text:style-name="P3">15) z wyniszczeniem organizmu;</text:p>
            <text:p text:style-name="P3">16) osoby w wieku podeszłym;</text:p>
            <text:p text:style-name="P3">17) w infekcjach przebiegających z gorączką;</text:p>
            <text:p text:style-name="P3">18) pacjenci z nadwagą i otyłością;</text:p>
            <text:p text:style-name="P3">19) pacjenci po zabiegach bariatrycznych.</text:p>
          </table:table-cell>
        </table:table-row>
        <table:table-row table:style-name="TableLine2701567728736">
          <table:table-cell table:style-name="Tabela1.A2" office:value-type="string">
            <text:p text:style-name="P17"><text:span text:style-name="T13">DIETA </text:span>NISKOBIAŁKOWA</text:p>
          </table:table-cell>
          <table:table-cell table:style-name="Tabela1.A2" office:value-type="string">
            <text:p text:style-name="P24">D08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11">1) z niewydolnością nerek wymagającą ograniczenia podaży białka;</text:p>
            <text:p text:style-name="P11">2) z niewydolnością wątroby wymagającą ograniczenia podaży białka</text:p>
          </table:table-cell>
        </table:table-row>
        <table:table-row table:style-name="TableLine2701567723024">
          <table:table-cell table:style-name="Tabela1.A2" office:value-type="string">
            <text:p text:style-name="P18">PŁYNNA wg IDDSI<text:span text:style-name="T17">*</text:span></text:p>
          </table:table-cell>
          <table:table-cell table:style-name="Tabela1.A2" office:value-type="string">
            <text:p text:style-name="P40">D09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12">1) z zaburzeniami połykania (dysfagią). Rozszerzone zastosowanie</text:p>
            <text:p text:style-name="P12">2) z chorobami jamy ustnej, przełyku (zapalenia przełyku, rak przełyku, zwężenia przełyku, żylaki przełyku);</text:p>
            <text:p text:style-name="P12">3) z utrudnionym żuciem i gryzieniem.</text:p>
          </table:table-cell>
        </table:table-row>
        <table:table-row table:style-name="TableLine2701567721664">
          <table:table-cell table:style-name="Tabela1.A2" office:value-type="string">
            <text:p text:style-name="P18"><text:span text:style-name="T14">DIETA </text:span>PRZETARTA<text:span text:style-name="T17">*</text:span></text:p>
          </table:table-cell>
          <table:table-cell table:style-name="Tabela1.A2" office:value-type="string">
            <text:p text:style-name="P25">D10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12">1) z trudnościami gryzienia i żucia (np. brak zębów, choroby jamy ustnej);</text:p>
            <text:p text:style-name="P12">2) po zabiegach w obrębie twarzoczaszki;</text:p>
            <text:p text:style-name="P12">3) z zaburzeniami połykania w stopniu lekkim–umiarkowanym;</text:p>
            <text:p text:style-name="P12">4) wymagających ograniczenia twardych i włóknistych struktur w pokarmach</text:p>
          </table:table-cell>
        </table:table-row>
        <table:table-row table:style-name="TableLine2701567721936">
          <table:table-cell table:style-name="Tabela1.A2" office:value-type="string">
            <text:p text:style-name="P18"><text:span text:style-name="T14">DIETA </text:span>PAPKOWATA<text:span text:style-name="T17">*</text:span></text:p>
          </table:table-cell>
          <table:table-cell table:style-name="Tabela1.A2" office:value-type="string">
            <text:p text:style-name="P25">D11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12">1) z chorobami jamy ustnej, przełyku (zapalenia przełyku, rak przełyku, zwężenia przełyku, żylaki przełyku);</text:p>
            <text:p text:style-name="P12">2) z utrudnionym gryzieniem i połykaniem; </text:p>
          </table:table-cell>
        </table:table-row>
        <table:table-row table:style-name="TableLine2701567714320">
          <table:table-cell table:style-name="Tabela1.A2" office:value-type="string">
            <text:p text:style-name="P18"><text:span text:style-name="T14">DIETA </text:span>PŁYNNA WZMOCNIONA<text:span text:style-name="T17">*</text:span></text:p>
          </table:table-cell>
          <table:table-cell table:style-name="Tabela1.A2" office:value-type="string">
            <text:p text:style-name="P25">D12</text:p>
          </table:table-cell>
          <table:table-cell table:style-name="Tabela1.A2" office:value-type="string">
            <text:p text:style-name="P20">2100 <text:span text:style-name="T2">±</text:span><text:span text:style-name="T5"> 15%</text:span></text:p>
          </table:table-cell>
          <table:table-cell table:style-name="Tabela1.D2" office:value-type="string">
            <text:p text:style-name="P12">1) w ostrych nieżytach żołądkowo-jelitowych;</text:p>
            <text:p text:style-name="P12">2) po krwawieniach z przewodu pokarmowego;</text:p>
            <text:p text:style-name="P12">3) z chorobami jamy ustnej i przełyku;</text:p>
            <text:p text:style-name="P12">4) z trudnościami w połykaniu;</text:p>
            <text:p text:style-name="P12">5) z brakami w uzębieniu;</text:p>
            <text:p text:style-name="P12">6) z niektórymi chorobami zakaźnymi – według wskazań lekarza </text:p>
          </table:table-cell>
        </table:table-row>
        <table:table-row table:style-name="TableLine2701567715680">
          <table:table-cell table:style-name="Tabela1.D2" table:number-columns-spanned="4" office:value-type="string">
            <text:p text:style-name="P29">MODYFIKACJA</text:p>
          </table:table-cell>
          <table:covered-table-cell/>
          <table:covered-table-cell/>
          <table:covered-table-cell/>
        </table:table-row>
        <table:table-row table:style-name="TableLine2701567729008">
          <table:table-cell table:style-name="Tabela1.A2" office:value-type="string">
            <text:p text:style-name="P6">DIETA Z OGRANICZENIEM BIAŁKA NATURALNEGO – PKU</text:p>
          </table:table-cell>
          <table:table-cell table:style-name="Tabela1.A2" office:value-type="string">
            <text:p text:style-name="P26">013A</text:p>
          </table:table-cell>
          <table:table-cell table:style-name="Tabela1.A2" office:value-type="string">
            <text:p text:style-name="P21">2100 <text:span text:style-name="T2">±</text:span><text:span text:style-name="T5"> 15%</text:span></text:p>
          </table:table-cell>
          <table:table-cell table:style-name="Tabela1.D2" office:value-type="string">
            <text:p text:style-name="P4">1) dla pacjentów przebywających w szpitalach, wymagających diety specjalistycznej z istotnie ograniczoną podażą białka naturalnego, według wskazań lekarza (lub lekarza i dietetyka);</text:p>
            <text:p text:style-name="P4">2) w fenyloketonurii i innych wrodzonych zaburzeniach metabolizmu aminokwasów m.in. chorobie syropu klonowego, tyrozynemii typu 1, homocystynurii. </text:p>
          </table:table-cell>
        </table:table-row>
        <table:table-row table:style-name="TableLine2701567717584">
          <table:table-cell table:style-name="Tabela1.A2" office:value-type="string">
            <text:p text:style-name="P7">DIETA Z OGRANICZENIEM DŁUGOŁAŃCUCHOWYCH KWASÓW TŁUSZCZOWYCH</text:p>
          </table:table-cell>
          <table:table-cell table:style-name="Tabela1.A2" office:value-type="string">
            <text:p text:style-name="P8">D13B</text:p>
          </table:table-cell>
          <table:table-cell table:style-name="Tabela1.A2" office:value-type="string">
            <text:p text:style-name="P21">2100 <text:span text:style-name="T2">±</text:span><text:span text:style-name="T5"> 15%</text:span></text:p>
          </table:table-cell>
          <table:table-cell table:style-name="Tabela1.D2" office:value-type="string">
            <text:p text:style-name="P5">1) dla pacjentów przebywających w szpitalach, wymagających diety specjalistycznej z istotnie ograniczoną podażą długołańcuchowych kwasów tłuszczowych, według wskazań lekarza (lub lekarza i dietetyka);</text:p>
            <text:p text:style-name="P5">2) we wrodzonych zaburzeniach metabolizmu tłuszczów m.in. deficycie LCHAD, deficycie VLCAD. </text:p>
          </table:table-cell>
        </table:table-row>
        <table:table-row table:style-name="TableLine2701567726288">
          <table:table-cell table:style-name="Tabela1.A2" office:value-type="string">
            <text:p text:style-name="P8">DIETA KETOGENNA I JEJ MODYFIKACJE</text:p>
            <text:p text:style-name="P8"/>
          </table:table-cell>
          <table:table-cell table:style-name="Tabela1.A2" office:value-type="string">
            <text:p text:style-name="P8">D13C</text:p>
          </table:table-cell>
          <table:table-cell table:style-name="Tabela1.A2" office:value-type="string">
            <text:p text:style-name="P21">2100 <text:span text:style-name="T2">±</text:span><text:span text:style-name="T5"> 15%</text:span></text:p>
          </table:table-cell>
          <table:table-cell table:style-name="Tabela1.D2" office:value-type="string">
            <text:p text:style-name="P5">1) dla pacjentów, przebywających w szpitalach, wymagających diety specjalistycznej z istotnym ograniczeniem węglowodanów, wysokim udziałem tłuszczu oraz optymalnym białka, według wskazań lekarza (lub lekarza i dietetyka);</text:p>
            <text:p text:style-name="P5">2) w leczeniu niefarmakologicznym padaczek lekoopornych, we wrodzonych wadach metabolizmu np. deficycie GLUT1, deficycie PDH.</text:p>
          </table:table-cell>
        </table:table-row>
      </table:table>
      <text:p text:style-name="P30"><text:soft-page-break/><text:span text:style-name="T17">*</text:span><text:span text:style-name="T18">Rekomendowane jest stosowanie diet o zmienionej konsystencji wg IDDSI (D09), jednak w zależności od specyfiki oddziału i potrzeb pacjenta dopuszczalne jest również stosowanie diet o zmienionej konsystencji wg uproszczonego schematu tj. dieta przetarta (D10), papkowata (D11) i płynna wzmocniona (D12). </text:span></text:p>
      <text:p text:style-name="P30"><text:span text:style-name="T18"/></text:p>
      <text:p text:style-name="P31"><text:span text:style-name="T16">2. KODY I NOMENKLATURA DIET DLA KOBIET W CIĄŻY LUB W OKRESIE LAKTACJI</text:span></text:p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row table:style-name="TableLine2701790601104">
          <table:table-cell table:style-name="Tabela2.A1" office:value-type="string">
            <text:p text:style-name="P27">NAZWA DIETY</text:p>
          </table:table-cell>
          <table:table-cell table:style-name="Tabela2.A1" office:value-type="string">
            <text:p text:style-name="P27">KOD</text:p>
          </table:table-cell>
          <table:table-cell table:style-name="Tabela2.A1" office:value-type="string">
            <text:p text:style-name="P27">ENERGIA </text:p>
            <text:p text:style-name="P27">(kcal)</text:p>
          </table:table-cell>
          <table:table-cell table:style-name="Tabela2.D1" office:value-type="string">
            <text:p text:style-name="P27">ZASTOSOWANIE</text:p>
          </table:table-cell>
        </table:table-row>
        <table:table-row table:style-name="TableLine2701790601104">
          <table:table-cell table:style-name="Tabela2.A2" office:value-type="string">
            <text:p text:style-name="P41">DIETA PODSTAWOWA</text:p>
          </table:table-cell>
          <table:table-cell table:style-name="Tabela2.A2" office:value-type="string">
            <text:p text:style-name="P41">C01</text:p>
          </table:table-cell>
          <table:table-cell table:style-name="Tabela2.A2" office:value-type="string">
            <text:p text:style-name="P70">2<text:span text:style-name="T20">0</text:span>00-2500 kcal</text:p>
            <text:p text:style-name="P68">+70 kcal w <text:s text:c="3"/><text:span text:style-name="T15">I</text:span> trymestrze</text:p>
            <text:p text:style-name="P67">+260 kcal w II trymestrze</text:p>
            <text:p text:style-name="P68">+500 kcal w III trymestrze </text:p>
            <text:p text:style-name="P68">i 0-6 mc po porodzie</text:p>
          </table:table-cell>
          <table:table-cell table:style-name="Tabela2.D2" office:value-type="string">
            <text:p text:style-name="P54">Dla kobiet niewymagających specjalnych modyfikacji dietetycznych </text:p>
            <text:p text:style-name="P57"><text:span text:style-name="T21">- ciąża fizjologiczna oraz dla kobiet </text:span><text:span text:style-name="T22">w</text:span><text:span text:style-name="T21"> okresie laktacji. </text:span></text:p>
          </table:table-cell>
        </table:table-row>
        <table:table-row table:style-name="TableLine2701790601104">
          <table:table-cell table:style-name="Tabela2.A2" office:value-type="string">
            <text:p text:style-name="P42">DIETA ŁAWTOSTRAWNA</text:p>
          </table:table-cell>
          <table:table-cell table:style-name="Tabela2.A2" office:value-type="string">
            <text:p text:style-name="P42">C02</text:p>
          </table:table-cell>
          <table:table-cell table:style-name="Tabela2.A2" office:value-type="string">
            <text:p text:style-name="P71">2<text:span text:style-name="T20">0</text:span>00-2500 kcal</text:p>
            <text:p text:style-name="P69">+70 kcal w <text:s text:c="3"/><text:span text:style-name="T15">I</text:span> trymestrze</text:p>
            <text:p text:style-name="P69">+260 kcal w II trymestrze</text:p>
            <text:p text:style-name="P69">+500 kcal w III trymestrze </text:p>
            <text:p text:style-name="P71"><text:span text:style-name="T19">i 0-6 mc po porodzie</text:span></text:p>
          </table:table-cell>
          <table:table-cell table:style-name="Tabela2.D2" office:value-type="string">
            <text:p text:style-name="P67">Ciąża z występującymi dolegliwościami związanymi z ciążą (np. zgaga, wymioty, <text:span text:style-name="T20">mdłości</text:span>),</text:p>
            <text:p text:style-name="P67">Okres okołoporodowy i w czasie połogu.</text:p>
            <text:p text:style-name="P64"/>
          </table:table-cell>
        </table:table-row>
        <table:table-row table:style-name="TableLine2701790601104">
          <table:table-cell table:style-name="Tabela2.A2" office:value-type="string">
            <text:p text:style-name="P51">DIETA Z OGRANICZENIEM ŁATWOPRZYSWAJALNYCH WĘGLOWODANÓW</text:p>
          </table:table-cell>
          <table:table-cell table:style-name="Tabela2.A2" office:value-type="string">
            <text:p text:style-name="P42">C03</text:p>
          </table:table-cell>
          <table:table-cell table:style-name="Tabela2.A2" office:value-type="string">
            <text:p text:style-name="P71">2<text:span text:style-name="T20">0</text:span>00-2500 kcal</text:p>
            <text:p text:style-name="P69">+70 kcal w <text:s text:c="3"/><text:span text:style-name="T15">I</text:span> trymestrze</text:p>
            <text:p text:style-name="P69">+260 kcal w II trymestrze</text:p>
            <text:p text:style-name="P69">+500 kcal w III trymestrze </text:p>
            <text:p text:style-name="P72">i 0-6 mc po porodzie</text:p>
          </table:table-cell>
          <table:table-cell table:style-name="Tabela2.D2" office:value-type="string">
            <text:p text:style-name="P53">U kobiet ciężarnych z cukrzycą typu 1, typu 2, z cukrzycą ciążową, z upośledzoną tolerancją glukozy <text:span text:style-name="T20">oraz</text:span> z insulinoopornością. </text:p>
          </table:table-cell>
        </table:table-row>
        <table:table-row table:style-name="TableLine2701790601104">
          <table:table-cell table:style-name="Tabela2.A2" office:value-type="string">
            <text:p text:style-name="P42">DIETA WEGAŃSKA</text:p>
          </table:table-cell>
          <table:table-cell table:style-name="Tabela2.A2" office:value-type="string">
            <text:p text:style-name="P42">C04</text:p>
          </table:table-cell>
          <table:table-cell table:style-name="Tabela2.A2" office:value-type="string">
            <text:p text:style-name="P71">2<text:span text:style-name="T20">0</text:span>00-2500 kcal</text:p>
            <text:p text:style-name="P69">+70 kcal w <text:s text:c="3"/><text:span text:style-name="T15">I</text:span> trymestrze</text:p>
            <text:p text:style-name="P69">+260 kcal w II trymestrze</text:p>
            <text:p text:style-name="P69">+500 kcal w III trymestrze </text:p>
            <text:p text:style-name="P72">i 0-6 mc po porodzie</text:p>
          </table:table-cell>
          <table:table-cell table:style-name="Tabela2.D2" office:value-type="string">
            <text:p text:style-name="P55">Dla kobiet wykluczających z diety produkty pochodzenia zwierzęcego. </text:p>
            <text:p text:style-name="P56"><text:span text:style-name="T21">– ciąża fizjologiczna oraz dla kobiet </text:span><text:span text:style-name="T22">w</text:span><text:span text:style-name="T21"> okresie laktacji. </text:span></text:p>
          </table:table-cell>
        </table:table-row>
      </table:table>
      <text:p text:style-name="Standard"/>
      <text:p text:style-name="P36"><text:soft-page-break/><text:span text:style-name="T11">3. KODY I NOMENKLATURA DIET DLA DZIECI I MŁODZIEŻY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leLine2701867818016">
          <table:table-cell table:style-name="Tabela3.A1" office:value-type="string">
            <text:p text:style-name="P27">NAZWA DIETY</text:p>
          </table:table-cell>
          <table:table-cell table:style-name="Tabela3.A1" office:value-type="string">
            <text:p text:style-name="P27">KOD</text:p>
          </table:table-cell>
          <table:table-cell table:style-name="Tabela3.A1" office:value-type="string">
            <text:p text:style-name="P27">ENERGIA </text:p>
            <text:p text:style-name="P27">(kcal)</text:p>
          </table:table-cell>
          <table:table-cell table:style-name="Tabela3.D1" office:value-type="string">
            <text:p text:style-name="P27">ZASTOSOWANIE</text:p>
          </table:table-cell>
        </table:table-row>
        <table:table-row table:style-name="TableLine2701867818016">
          <table:table-cell table:style-name="Tabela3.A2" office:value-type="string">
            <text:p text:style-name="P43">DIETA PODSTAWOWA</text:p>
          </table:table-cell>
          <table:table-cell table:style-name="Tabela3.A2" office:value-type="string">
            <text:p text:style-name="P43">P01</text:p>
            <text:p text:style-name="P43">/<text:span text:style-name="T31">1</text:span></text:p>
            <text:p text:style-name="P43"/>
            <text:p text:style-name="P43">/<text:span text:style-name="T31">2</text:span></text:p>
            <text:p text:style-name="P43"/>
            <text:p text:style-name="P43">/<text:span text:style-name="T31">3</text:span></text:p>
          </table:table-cell>
          <table:table-cell table:style-name="Tabela3.A2" office:value-type="string">
            <text:p text:style-name="P43"/>
            <text:p text:style-name="P43">1-3 lat</text:p>
            <text:p text:style-name="P58">950-1150 kcal</text:p>
            <text:p text:style-name="P43">4-9 lat</text:p>
            <text:p text:style-name="P58">1500+1700 kcal</text:p>
            <text:p text:style-name="P43">10-17 lat</text:p>
            <text:p text:style-name="P60">2100 <text:span text:style-name="T2">±</text:span><text:span text:style-name="T5"> 15%</text:span></text:p>
          </table:table-cell>
          <table:table-cell table:style-name="Tabela3.D2" office:value-type="string">
            <text:p text:style-name="Table_20_Contents">Dla dzieci powyżej <text:span text:style-name="T25">12</text:span>. miesiąca życia <text:span text:style-name="T25">oraz</text:span> młodzieży przebywających w szpitalach niewymagających modyfikacji dietetycznych. </text:p>
          </table:table-cell>
        </table:table-row>
        <table:table-row table:style-name="TableLine2701867818016">
          <table:table-cell table:style-name="Tabela3.A2" office:value-type="string">
            <text:p text:style-name="P45">DIETA ŁATWOSTRAWNA</text:p>
          </table:table-cell>
          <table:table-cell table:style-name="Tabela3.A2" office:value-type="string">
            <text:p text:style-name="P45">P02</text:p>
            <text:p text:style-name="P45">/<text:span text:style-name="T31">1</text:span></text:p>
            <text:p text:style-name="P45"/>
            <text:p text:style-name="P45">/<text:span text:style-name="T31">2</text:span></text:p>
            <text:p text:style-name="P45"/>
            <text:p text:style-name="P45">/<text:span text:style-name="T31">3</text:span></text:p>
          </table:table-cell>
          <table:table-cell table:style-name="Tabela3.A2" office:value-type="string">
            <text:p text:style-name="P44"/>
            <text:p text:style-name="P44">1-3 lat</text:p>
            <text:p text:style-name="P59">950-1150 kcal</text:p>
            <text:p text:style-name="P44">4-9 lat</text:p>
            <text:p text:style-name="P59">1500+1700 kcal</text:p>
            <text:p text:style-name="P44">10-17 lat</text:p>
            <text:p text:style-name="P61">2100 <text:span text:style-name="T2">±</text:span><text:span text:style-name="T5"> 15%</text:span></text:p>
          </table:table-cell>
          <table:table-cell table:style-name="Tabela3.D2" office:value-type="string">
            <text:p text:style-name="P62">Dla dzieci powyżej 12. miesiąca życia. </text:p>
            <text:p text:style-name="P62">Dla dzieci <text:span text:style-name="T26">i młodzieży </text:span>przebywających w szpitalach wymagających posiłków oszczędzających przewód pokarmowy <text:span text:style-name="T26">oraz c</text:span>horoby przebiegające<text:span text:style-name="T26">j</text:span> z gorączką.</text:p>
            <text:p text:style-name="P62">Dieta łatwostrawna stanowi podstawę do przygotowania diet o zmienionej konsystencji zgodnie z zaleceniami lekarza (IDDSI*<text:span text:style-name="T26">D09-D12</text:span>)</text:p>
          </table:table-cell>
        </table:table-row>
        <table:table-row table:style-name="TableLine2701867818016">
          <table:table-cell table:style-name="Tabela3.A2" office:value-type="string">
            <text:p text:style-name="P52">DIETA Z OGRANICZENIEM ŁATWOPRZYSWAJALNYCH WĘGLOWODANÓW</text:p>
          </table:table-cell>
          <table:table-cell table:style-name="Tabela3.A2" office:value-type="string">
            <text:p text:style-name="P46">P03</text:p>
            <text:p text:style-name="P46">/<text:span text:style-name="T31">1</text:span></text:p>
            <text:p text:style-name="P46"/>
            <text:p text:style-name="P46">/<text:span text:style-name="T31">2</text:span></text:p>
            <text:p text:style-name="P46"/>
            <text:p text:style-name="P46">/<text:span text:style-name="T31">3</text:span></text:p>
          </table:table-cell>
          <table:table-cell table:style-name="Tabela3.A2" office:value-type="string">
            <text:p text:style-name="P44"/>
            <text:p text:style-name="P44">1-3 lat</text:p>
            <text:p text:style-name="P59">950-1150 kcal</text:p>
            <text:p text:style-name="P44">4-9 lat</text:p>
            <text:p text:style-name="P59">1500+1700 kcal</text:p>
            <text:p text:style-name="P44">10-17 lat</text:p>
            <text:p text:style-name="P61">2100 <text:span text:style-name="T2">±</text:span><text:span text:style-name="T5"> 15%</text:span></text:p>
          </table:table-cell>
          <table:table-cell table:style-name="Tabela3.D2" office:value-type="string">
            <text:p text:style-name="P73">Dla dzieci powyżej <text:span text:style-name="T27">12</text:span>. miesiąca życia i młodzieży przebywających w szpitalach, wymagających ograniczenia węglowodanów łatwo przyswajalnych w diecie.</text:p>
            <text:p text:style-name="P73">Zalecana dla pacjentów z hipertriglicerydemią, dyslipidemią, <text:span text:style-name="T27">insulinoopornością oraz</text:span> nadmierną masą ciała.</text:p>
          </table:table-cell>
        </table:table-row>
        <table:table-row table:style-name="TableLine2701867818016">
          <table:table-cell table:style-name="Tabela3.A2" office:value-type="string">
            <text:p text:style-name="P46">DIETA WEGAŃSKA</text:p>
          </table:table-cell>
          <table:table-cell table:style-name="Tabela3.A2" office:value-type="string">
            <text:p text:style-name="P46">P04</text:p>
            <text:p text:style-name="P46">/<text:span text:style-name="T31">1</text:span></text:p>
            <text:p text:style-name="P46"/>
            <text:p text:style-name="P46">/<text:span text:style-name="T31">2</text:span></text:p>
            <text:p text:style-name="P46"/>
            <text:p text:style-name="P46">/<text:span text:style-name="T31">3</text:span></text:p>
          </table:table-cell>
          <table:table-cell table:style-name="Tabela3.A2" office:value-type="string">
            <text:p text:style-name="P44"/>
            <text:p text:style-name="P44">1-3 lat</text:p>
            <text:p text:style-name="P59">950-1150 kcal</text:p>
            <text:p text:style-name="P44">4-9 lat</text:p>
            <text:p text:style-name="P59">1500+1700 kcal</text:p>
            <text:p text:style-name="P44">10-17 lat</text:p>
            <text:p text:style-name="P61">2100 <text:span text:style-name="T2">±</text:span><text:span text:style-name="T5"> 15%</text:span></text:p>
          </table:table-cell>
          <table:table-cell table:style-name="Tabela3.D2" office:value-type="string">
            <text:p text:style-name="Table_20_Contents">Dla dzieci i młodzieży przebywających w szpitalach, wykluczających z diety produkty pochodzenia zwierzęcego. </text:p>
          </table:table-cell>
        </table:table-row>
        <table:table-row table:style-name="TableLine2701867818016">
          <table:table-cell table:style-name="Tabela3.A2" office:value-type="string">
            <text:p text:style-name="P76"><text:span text:style-name="T10">DIETA SPECJALNA Z MODYFIKOWANĄ ZAWARTOŚCIĄ SKŁADNIKÓW POKARMOWYCH</text:span></text:p>
            <text:p text:style-name="P76"><text:span text:style-name="T10"/></text:p>
            <text:p text:style-name="P76">A) Dieta z ograniczeniem białka naturalnego – PKU</text:p>
            <text:p text:style-name="Text_20_body">B) Dieta z ograniczeniem długołańcuchowych kwasów tłuszczowych</text:p>
            <text:p text:style-name="Text_20_body">C) Dieta ketogenna i jej modyfikacja</text:p>
          </table:table-cell>
          <table:table-cell table:style-name="Tabela3.A2" office:value-type="string">
            <text:p text:style-name="P46">P13</text:p>
            <text:p text:style-name="P46">/<text:span text:style-name="T31">1</text:span></text:p>
            <text:p text:style-name="P46"/>
            <text:p text:style-name="P46">/<text:span text:style-name="T31">2</text:span></text:p>
            <text:p text:style-name="P46"/>
            <text:p text:style-name="P46">/<text:span text:style-name="T31">3</text:span></text:p>
            <text:p text:style-name="P46"/>
            <text:p text:style-name="P46"/>
            <text:p text:style-name="P46">P13A</text:p>
            <text:p text:style-name="P46"/>
            <text:p text:style-name="P46">P13B</text:p>
            <text:p text:style-name="P46"/>
            <text:p text:style-name="P46"/>
            <text:p text:style-name="P46">P13C</text:p>
          </table:table-cell>
          <table:table-cell table:style-name="Tabela3.A2" office:value-type="string">
            <text:p text:style-name="P44"/>
            <text:p text:style-name="P44">1-3 lat</text:p>
            <text:p text:style-name="P59">950-1150 kcal</text:p>
            <text:p text:style-name="P44">4-9 lat</text:p>
            <text:p text:style-name="P59">1500+1700 kcal</text:p>
            <text:p text:style-name="P44">10-17 lat</text:p>
            <text:p text:style-name="P61">2100 <text:span text:style-name="T2">±</text:span><text:span text:style-name="T5"> 15%</text:span></text:p>
          </table:table-cell>
          <table:table-cell table:style-name="Tabela3.D2" office:value-type="string">
            <text:p text:style-name="Text_20_body">Dla dzieci powyżej <text:span text:style-name="T28">12</text:span>. miesiąca życia <text:span text:style-name="T28">oraz</text:span> młodzieży przebywających w szpitalach <text:span text:style-name="T28">potrzebujących modyfikacji dietetycznych;</text:span></text:p>
            <text:p text:style-name="Text_20_body"/>
            <text:p text:style-name="Text_20_body"/>
            <text:p text:style-name="Text_20_body">A) w fenyloketorurii</text:p>
            <text:p text:style-name="Text_20_body"/>
            <text:p text:style-name="Text_20_body">B) we wrodzonych zaburzeniach metabolizmu tłuszczów</text:p>
            <text:p text:style-name="Text_20_body">C) w leczeniu niefarmakologicznym padaczek lekoopornych, we wrodzonych wadach metabolizmu np. deficycie GLUT1.</text:p>
          </table:table-cell>
        </table:table-row>
        <table:table-row table:style-name="TableLine2701867818016">
          <table:table-cell table:style-name="Tabela3.A2" office:value-type="string">
            <text:p text:style-name="P66">DIETA Z MODYFIKACJĄ ZAWARTOŚCI SKŁADNIKÓW MINERALNYCH</text:p>
            <text:p text:style-name="Text_20_body"><text:soft-page-break/></text:p>
            <text:p text:style-name="Text_20_body"/>
            <text:p text:style-name="Text_20_body">A) Małosodowa</text:p>
            <text:p text:style-name="Text_20_body"/>
            <text:p text:style-name="Text_20_body">B) Ubogopotasowa</text:p>
            <text:p text:style-name="Text_20_body"/>
            <text:p text:style-name="Text_20_body"/>
            <text:p text:style-name="Text_20_body">C) Ubogofosforowa</text:p>
            <text:p text:style-name="P13"/>
          </table:table-cell>
          <table:table-cell table:style-name="Tabela3.A2" office:value-type="string">
            <text:p text:style-name="P47">P14</text:p>
            <text:p text:style-name="P47">/<text:span text:style-name="T31">1</text:span></text:p>
            <text:p text:style-name="P47"/>
            <text:p text:style-name="P47">/<text:span text:style-name="T31">2</text:span></text:p>
            <text:p text:style-name="P47"><text:soft-page-break/></text:p>
            <text:p text:style-name="P47">/<text:span text:style-name="T31">3</text:span></text:p>
            <text:p text:style-name="P47"/>
            <text:p text:style-name="P47">P14A</text:p>
            <text:p text:style-name="P47"/>
            <text:p text:style-name="P47">P14B</text:p>
            <text:p text:style-name="P47"/>
            <text:p text:style-name="P47"/>
            <text:p text:style-name="P47"/>
            <text:p text:style-name="P47"><text:span text:style-name="T29">P</text:span>14C</text:p>
          </table:table-cell>
          <table:table-cell table:style-name="Tabela3.A2" office:value-type="string">
            <text:p text:style-name="P44"/>
            <text:p text:style-name="P44">1-3 lat</text:p>
            <text:p text:style-name="P59">950-1150 kcal</text:p>
            <text:p text:style-name="P44">4-9 lat</text:p>
            <text:p text:style-name="P59"><text:soft-page-break/>1500+1700 kcal</text:p>
            <text:p text:style-name="P44">10-17 lat</text:p>
            <text:p text:style-name="P61">2100 <text:span text:style-name="T2">±</text:span><text:span text:style-name="T5"> 15%</text:span></text:p>
          </table:table-cell>
          <table:table-cell table:style-name="Tabela3.D2" office:value-type="string">
            <text:p text:style-name="P74">Dla dzieci powyżej <text:span text:style-name="T29">12</text:span>. miesiąca życia <text:span text:style-name="T29">oraz</text:span> młodzieży przebywających w szpitalach wymagających modyfikacji dietetycznych;</text:p>
            <text:p text:style-name="P74"><text:soft-page-break/><text:span text:style-name="T29">A) </text:span>Dla pacjentów z nadciśnieniem, przewlekłą chorobą nerek, u pacjentów leczonych nerkozastępczo. Jako modyfikacja diety podstawowej z ograniczeniem sodu do 1200mg.</text:p>
            <text:p text:style-name="Text_20_body">B) Zalecana u wszystkich pacjentów z podwyższonym stężeniem potasu w surowicy. Jako modyfikacja diety podstawowej z ograniczeniem potasu do 1200-1500mg.</text:p>
            <text:p text:style-name="Text_20_body">C) Zalecana u wszystkich pacjentów z podwyższonym stężeniem fosforu w surowicy. Jako modyfikacja diety podstawowej z ograniczeniem fosforu do 400-800mg/dobę</text:p>
            <text:p text:style-name="Table_20_Contents"/>
          </table:table-cell>
        </table:table-row>
        <table:table-row table:style-name="TableLine2701867818016">
          <table:table-cell table:style-name="Tabela3.A2" office:value-type="string">
            <text:p text:style-name="P48">DIETA INDYWIDUALNA</text:p>
          </table:table-cell>
          <table:table-cell table:style-name="Tabela3.A2" office:value-type="string">
            <text:p text:style-name="P48">P15</text:p>
            <text:p text:style-name="P48">/<text:span text:style-name="T32">1</text:span></text:p>
            <text:p text:style-name="P48"/>
            <text:p text:style-name="P48">/<text:span text:style-name="T32">2</text:span></text:p>
            <text:p text:style-name="P48"/>
            <text:p text:style-name="P48">/<text:span text:style-name="T32">3</text:span></text:p>
          </table:table-cell>
          <table:table-cell table:style-name="Tabela3.A2" office:value-type="string">
            <text:p text:style-name="P44"/>
            <text:p text:style-name="P44">1-3 lat</text:p>
            <text:p text:style-name="P59">950-1150 kcal</text:p>
            <text:p text:style-name="P44">4-9 lat</text:p>
            <text:p text:style-name="P59">1500+1700 kcal</text:p>
            <text:p text:style-name="P44">10-17 lat</text:p>
            <text:p text:style-name="P61">2100 <text:span text:style-name="T2">±</text:span><text:span text:style-name="T5"> 15%</text:span></text:p>
          </table:table-cell>
          <table:table-cell table:style-name="Tabela3.D2" office:value-type="string">
            <text:p text:style-name="P75">Dla dzieci powyżej <text:span text:style-name="T29">12</text:span>. miesiąca życia <text:span text:style-name="T29">oraz</text:span> młodzieży przebywających w szpitalach wymagającyc<text:span text:style-name="T30">h dostosowania diety do indywidualnych potrzeb pacjenta, np.w wyniku kumulacji kilku chorób czy dolegliwości.</text:span></text:p>
          </table:table-cell>
        </table:table-row>
      </table:table>
      <text:p text:style-name="P32"/>
      <text:p text:style-name="P33">4. KODY DIET MODYFIKOWANYCH</text:p>
      <table:table table:name="Tabela4" table:style-name="Tabela4">
        <table:table-column table:style-name="Tabela4.A"/>
        <table:table-column table:style-name="Tabela4.B"/>
        <table:table-row table:style-name="TableLine2701668810688">
          <table:table-cell table:style-name="Tabela4.A1" office:value-type="string">
            <text:p text:style-name="P49">MODYFIKACJA DIETY</text:p>
          </table:table-cell>
          <table:table-cell table:style-name="Tabela4.B1" office:value-type="string">
            <text:p text:style-name="P49">KOD</text:p>
          </table:table-cell>
        </table:table-row>
        <table:table-row table:style-name="TableLine2701668810688">
          <table:table-cell table:style-name="Tabela4.A2" office:value-type="string">
            <text:p text:style-name="P63">BEZJAJECZNA</text:p>
          </table:table-cell>
          <table:table-cell table:style-name="Tabela4.B2" office:value-type="string">
            <text:p text:style-name="P63">JA</text:p>
          </table:table-cell>
        </table:table-row>
        <table:table-row table:style-name="TableLine2701668810688">
          <table:table-cell table:style-name="Tabela4.A2" office:value-type="string">
            <text:p text:style-name="P63">BEZGLUTENOWA</text:p>
          </table:table-cell>
          <table:table-cell table:style-name="Tabela4.B2" office:value-type="string">
            <text:p text:style-name="P63">GL</text:p>
          </table:table-cell>
        </table:table-row>
        <table:table-row table:style-name="TableLine2701668810688">
          <table:table-cell table:style-name="Tabela4.A2" office:value-type="string">
            <text:p text:style-name="P63">BEZLAKTOZOWA</text:p>
          </table:table-cell>
          <table:table-cell table:style-name="Tabela4.B2" office:value-type="string">
            <text:p text:style-name="P63">LA</text:p>
          </table:table-cell>
        </table:table-row>
        <table:table-row table:style-name="TableLine2701668810688">
          <table:table-cell table:style-name="Tabela4.A2" office:value-type="string">
            <text:p text:style-name="P63">BEZMLECZNA</text:p>
          </table:table-cell>
          <table:table-cell table:style-name="Tabela4.B2" office:value-type="string">
            <text:p text:style-name="P63">ML</text:p>
          </table:table-cell>
        </table:table-row>
        <table:table-row table:style-name="TableLine2701668810688">
          <table:table-cell table:style-name="Tabela4.A2" office:value-type="string">
            <text:p text:style-name="P63">WEGETARIAŃSKA</text:p>
          </table:table-cell>
          <table:table-cell table:style-name="Tabela4.B2" office:value-type="string">
            <text:p text:style-name="P63">WE</text:p>
          </table:table-cell>
        </table:table-row>
        <table:table-row table:style-name="TableLine2701668810688">
          <table:table-cell table:style-name="Tabela4.A2" office:value-type="string">
            <text:p text:style-name="P63">DODATEK II ŚNIADANIA</text:p>
          </table:table-cell>
          <table:table-cell table:style-name="Tabela4.B2" office:value-type="string">
            <text:p text:style-name="P63">S</text:p>
          </table:table-cell>
        </table:table-row>
        <table:table-row table:style-name="TableLine2701668810688">
          <table:table-cell table:style-name="Tabela4.A2" office:value-type="string">
            <text:p text:style-name="P63">DODATEK PODWIECZORKU</text:p>
          </table:table-cell>
          <table:table-cell table:style-name="Tabela4.B2" office:value-type="string">
            <text:p text:style-name="P63">P</text:p>
          </table:table-cell>
        </table:table-row>
        <table:table-row table:style-name="TableLine2701668810688">
          <table:table-cell table:style-name="Tabela4.A2" office:value-type="string">
            <text:p text:style-name="P63">DODATEK II KOLACJI</text:p>
          </table:table-cell>
          <table:table-cell table:style-name="Tabela4.B2" office:value-type="string">
            <text:p text:style-name="P63">K</text:p>
          </table:table-cell>
        </table:table-row>
        <table:table-row table:style-name="TableLine2701668810688">
          <table:table-cell table:style-name="Tabela4.A2" office:value-type="string">
            <text:p text:style-name="P63">MODYFIKACJA INDYWIDUALNA</text:p>
          </table:table-cell>
          <table:table-cell table:style-name="Tabela4.B2" office:value-type="string">
            <text:p text:style-name="P63">M</text:p>
          </table:table-cell>
        </table:table-row>
      </table:table>
      <text:p text:style-name="P33"/>
      <text:p text:style-name="P34">Przykłady kodowania:</text:p>
      <text:p text:style-name="P34">D02/WE – dieta łatwostrawna wegańska</text:p>
      <text:p text:style-name="P34">C02/GL/ML – dieta łatwostrawna kobiety w ciąży, bez glutenu oraz bezmleczna </text:p>
      <text:p text:style-name="P35">P01/2/JA – dieta podstawowa dziecka 7lat, bezjajeczna</text:p>
      <text:p text:style-name="P35"><draw:frame draw:style-name="fr1" draw:name="Obraz2" text:anchor-type="char" svg:x="10.559cm" svg:y="0.27cm" svg:width="6.941cm" svg:height="3.586cm" draw:z-index="1"><draw:image xlink:href="Pictures/100002010000012C0000009B4F8CB60AEEAC79E4.png" xlink:type="simple" xlink:show="embed" xlink:actuate="onLoad" draw:mime-type="image/png"/></draw:frame></text:p>
      <text:p text:style-name="P35"><draw:frame draw:style-name="fr2" draw:name="Obraz1" text:anchor-type="char" svg:x="0.732cm" svg:y="0cm" svg:width="8.285cm" svg:height="3.066cm" draw:z-index="0"><draw:image xlink:href="Pictures/100002010000012C0000006FBCC3D1B10EF800D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erif1" svg:font-family="'Liberation Serif'" style:font-family-generic="roman"/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ing_20_5" style:display-name="Heading 5" style:family="paragraph" style:parent-style-name="Heading" style:next-style-name="Text_20_body" style:default-outline-level="5" style:list-style-name="" style:class="text">
      <style:paragraph-properties fo:margin-top="0.212cm" fo:margin-bottom="0.106cm" style:contextual-spacing="false"/>
      <style:text-properties style:font-name="Liberation Serif" fo:font-family="'Liberation Serif'" style:font-family-generic="roman" style:font-pitch="variable" fo:font-size="10pt" fo:font-weight="bold" style:font-name-asian="NSimSun" style:font-family-asian="NSimSun" style:font-family-generic-asian="system" style:font-pitch-asian="variable" style:font-size-asian="10pt" style:font-weight-asian="bold" style:font-name-complex="Arial" style:font-family-complex="Arial" style:font-family-generic-complex="system" style:font-pitch-complex="variable" style:font-size-complex="10pt" style:font-weight-complex="bold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21T11:29:13.982000000</meta:creation-date>
    <dc:date>2026-08-25T10:14:02.421000000</dc:date>
    <meta:editing-duration>PT1H11M30S</meta:editing-duration>
    <meta:editing-cycles>11</meta:editing-cycles>
    <meta:generator>LibreOffice/7.0.2.2$Windows_X86_64 LibreOffice_project/8349ace3c3162073abd90d81fd06dcfb6b36b994</meta:generator>
    <meta:document-statistic meta:table-count="4" meta:image-count="2" meta:object-count="0" meta:page-count="5" meta:paragraph-count="301" meta:word-count="1403" meta:character-count="9817" meta:non-whitespace-character-count="8670"/>
  </office:meta>
</office:document-meta>
</file>